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Mangal1" svg:font-family="Mangal"/>
    <style:font-face style:name="Courier New" svg:font-family="'Courier New'" style:font-adornments="normal" style:font-family-generic="modern" style:font-pitch="fixed"/>
    <style:font-face style:name="Liberation Mono" svg:font-family="'Liberation Mono'" style:font-adornments="Normal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normal" style:font-weight-asian="normal" style:font-weight-complex="normal"/>
    </style:style>
    <style:style style:name="P2" style:family="paragraph" style:parent-style-name="Standard">
      <style:text-properties fo:font-weight="bold" style:font-weight-asian="bold" style:font-weight-complex="bold"/>
    </style:style>
    <style:style style:name="P3" style:family="paragraph" style:parent-style-name="Standard">
      <style:text-properties fo:font-style="normal" fo:font-weight="normal" style:font-style-asian="normal" style:font-weight-asian="normal" style:font-style-complex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style="italic" style:text-underline-style="none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Når man kun er 18 år (G)</text:h>
      <text:p text:style-name="Standard"><text:s text:c="66"/>Anne Karin</text:p>
      <text:p text:style-name="Standard">Tempo: 125 bpm, 12/8 <text:s text:c="53"/>v1</text:p>
      <text:p text:style-name="Standard"/>
      <text:p text:style-name="Standard">(Bemærk de manglende takter i intro/mellemspil og den ekstra takt i anden linje i hvert vers.)</text:p>
      <text:p text:style-name="Standard"/>
      <text:p text:style-name="Standard">Intro: <text:span text:style-name="T1">G Hm C <text:s text:c="2"/>Cm Cm/a* Dsus4 D</text:span><text:span text:style-name="T2"> <text:s text:c="32"/>(</text:span><text:span text:style-name="T1">*</text:span><text:span text:style-name="T2"> = </text:span><text:span text:style-name="T1">Am7b5</text:span><text:span text:style-name="T2">)</text:span></text:p>
      <text:p text:style-name="Standard"/>
      <text:p text:style-name="P2"><text:s text:c="3"/>G <text:s text:c="12"/>Gmaj7 <text:s text:c="6"/>G7 <text:s text:c="11"/>C/g</text:p>
      <text:p text:style-name="P1">Du tror måske du ejer mig fordi du ved jeg syn's om dig</text:p>
      <text:p text:style-name="P2"><text:s text:c="4"/>Cm/g <text:s text:c="10"/>G <text:s text:c="15"/>A/g <text:s text:c="9"/>Am/d-D C/d-D</text:p>
      <text:p text:style-name="P1">men jeg bli'r både trist og sur bag tremmer i et bur</text:p>
      <text:p text:style-name="P1"/>
      <text:p text:style-name="P2"><text:s text:c="4"/>G <text:s text:c="12"/>Gmaj7/f# <text:s text:c="4"/>G7/f <text:s text:c="10"/>C/e</text:p>
      <text:p text:style-name="P1">For jeg er til på min facon så fri og let som en ballon</text:p>
      <text:p text:style-name="P2"><text:s text:c="3"/>Cm/d# <text:s text:c="8"/>G/d <text:s text:c="14"/>A/c# <text:s text:c="8"/>Am/d-D C/d-D</text:p>
      <text:p text:style-name="P1">og sku' det ende med et brag bli'r det min egen sag</text:p>
      <text:p text:style-name="P1"/>
      <text:p text:style-name="P2"><text:s text:c="8"/>G <text:s text:c="11"/>Hm <text:s text:c="19"/>C <text:s text:c="12"/>Cm</text:p>
      <text:p text:style-name="P1">Når man kun er atten år <text:span text:style-name="T3">(atten år) </text:span>vil man selv bestemme hvor<text:span text:style-name="T3"> (uh-uh-uh-uh)</text:span></text:p>
      <text:p text:style-name="P2"><text:s text:c="10"/>G <text:s text:c="6"/>-Gmaj7/f# C/e <text:s/>-G/d <text:s text:c="4"/>A/c# <text:s text:c="10"/>Am/d</text:p>
      <text:p text:style-name="P1">hvo'n man står på sine <text:s text:c="5"/>egne ben, hvordan man får succe'n</text:p>
      <text:p text:style-name="P2"><text:s text:c="8"/>G <text:s text:c="11"/>Hm <text:s text:c="20"/>C <text:s text:c="13"/>Cm/eb</text:p>
      <text:p text:style-name="P1">jeg vil bruge al min tid<text:span text:style-name="T3"> (al min tid) </text:span>sluge verden bid for bid<text:span text:style-name="T3"> (uh-uh-uh-uh)</text:span></text:p>
      <text:p text:style-name="P2"><text:s text:c="8"/>G <text:s text:c="3"/>-Hm/f# C/e <text:s text:c="6"/>-G/d <text:s text:c="10"/>Am <text:s text:c="3"/>-D <text:s text:c="4"/>G-Eb</text:p>
      <text:p text:style-name="P1">jeg vil leve livet <text:s/>stærkt og smukt, jeg vil nå at få det brugt</text:p>
      <text:p text:style-name="P1"/>
      <text:p text:style-name="P1"><text:s text:c="56"/>(Modulation til <text:span text:style-name="T1">Ab</text:span>.)</text:p>
      <text:p text:style-name="Standard">Mellemspil: <text:span text:style-name="T1">Ab Cm Db <text:s text:c="2"/>Dbm /</text:span></text:p>
      <text:p text:style-name="P1"/>
      <text:p text:style-name="P2"><text:s text:c="3"/>Ab <text:s text:c="11"/>Abmaj7 <text:s text:c="10"/>Ab7 <text:s text:c="11"/>Db/ab</text:p>
      <text:p text:style-name="P1">Du tror måske at det er bluff men gi'r du mig et lille puf</text:p>
      <text:p text:style-name="P2"><text:s text:c="3"/>Dbm/ab <text:s text:c="8"/>Ab <text:s text:c="12"/>Bb/ab <text:s text:c="6"/>Bbm/eb-Eb Db/eb-Eb</text:p>
      <text:p text:style-name="P1">så flyver jeg for jeg ka' li' at svæve i det fri</text:p>
      <text:p text:style-name="P2"><text:s text:c="4"/>Ab <text:s text:c="12"/>Abmaj7/g <text:s text:c="7"/>Ab7/gb <text:s text:c="10"/>Db/f</text:p>
      <text:p text:style-name="P1">men bindes jeg med stramme bånd så bli'r min vægt omtrent et ton</text:p>
      <text:p text:style-name="P2"><text:s text:c="3"/>Dbm/e <text:s text:c="7"/>Ab/eb <text:s text:c="8"/>Bb/d <text:s text:c="10"/>Bbm/eb-Eb Db/eb-Eb</text:p>
      <text:p text:style-name="P1">du ved jo min natur den er så let ligesom en fjer</text:p>
      <text:p text:style-name="P1"/>
      <text:p text:style-name="P2"><text:s text:c="8"/>Ab <text:s text:c="10"/>Cm <text:s text:c="19"/>Db <text:s text:c="11"/>Dbm</text:p>
      <text:p text:style-name="P1">Når man kun er atten år <text:span text:style-name="T3">(atten år) </text:span>vil man selv bestemme hvor<text:span text:style-name="T3"> (uh-uh-uh-uh)</text:span></text:p>
      <text:p text:style-name="P2"><text:s text:c="13"/>Ab <text:s text:c="5"/>-Abmaj7/g Db/f -Ab/eb <text:s/>Bb/d <text:s text:c="10"/>Bbm/eb</text:p>
      <text:p text:style-name="P1">og hvo'n man står på sine <text:s text:c="5"/>egne ben hvordan man får succe'n</text:p>
      <text:p text:style-name="P2"><text:s text:c="8"/>Ab <text:s text:c="10"/>Cm <text:s text:c="20"/>Db <text:s text:c="12"/>Dbm/e</text:p>
      <text:p text:style-name="P1">jeg vil bruge al min tid<text:span text:style-name="T3"> (al min tid) </text:span>sluge verden bid for bid<text:span text:style-name="T3"> (uh-uh-uh-uh)</text:span></text:p>
      <text:p text:style-name="P2"><text:s text:c="8"/>Ab <text:s text:c="2"/>-Cm/g Db/f <text:s text:c="5"/>-Ab/eb <text:s text:c="8"/>Bbm <text:s text:c="2"/>-/eb <text:s text:c="2"/>Ab</text:p>
      <text:p text:style-name="P1">jeg vil leve livet stærkt og smukt, jeg vil nå at få det brugt</text:p>
      <text:p text:style-name="P1"/>
      <text:p text:style-name="P1"><text:s text:c="56"/>(Modulation til <text:span text:style-name="T1">Db</text:span>.)</text:p>
      <text:p text:style-name="P1"/>
      <text:p text:style-name="P2"><text:s text:c="9"/>Db <text:s text:c="10"/>Fm <text:s text:c="19"/>Gb <text:s text:c="11"/>Gbm/eb</text:p>
      <text:p text:style-name="P3"><text:span text:style-name="T3">(Når man kun er atten år)</text:span> atten år <text:span text:style-name="T3">(vil man selv bestemme hvor)</text:span></text:p>
      <text:p text:style-name="P2"><text:s text:c="13"/>Db <text:s text:c="5"/>-Fm/c Gb/bb -Db/ab <text:s text:c="2"/>Gb/ab <text:s text:c="2"/>-Ab <text:s text:c="3"/>Db</text:p>
      <text:p text:style-name="P1">og hvo'n man står på sine <text:s/>egne <text:s/>ben, hvordan man får succe'-</text:p>
      <text:p text:style-name="P2">H-A Db</text:p>
      <text:p text:style-name="P1">eeee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Mangal1" svg:font-family="Mangal"/>
    <style:font-face style:name="Courier New" svg:font-family="'Courier New'" style:font-adornments="normal" style:font-family-generic="modern" style:font-pitch="fixed"/>
    <style:font-face style:name="Liberation Mono" svg:font-family="'Liberation Mono'" style:font-adornments="Normal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beration Mono" fo:font-size="11pt" style:font-size-asian="10.5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  <style:text-properties style:font-name="Courier New" fo:font-size="10pt" style:font-size-asian="10.5pt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class="text">
      <style:paragraph-properties loext:contextual-spacing="false" fo:margin-top="0cm" fo:margin-bottom="0cm"/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6cm" fo:margin-right="1.6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4-04-30T21:43:44.368000000</meta:creation-date>
    <dc:date>2026-08-30T22:51:26.64</dc:date>
    <meta:editing-duration>P3DT9H35M23S</meta:editing-duration>
    <meta:editing-cycles>51</meta:editing-cycles>
    <meta:generator>OpenOffice/4.1.16$Win32 OpenOffice.org_project/4116m3$Build-9816</meta:generator>
    <meta:print-date>2015-02-28T21:40:57.903000000</meta:print-date>
    <dc:creator>Jan Normann Nielsen</dc:creator>
    <meta:document-statistic meta:table-count="0" meta:image-count="0" meta:object-count="0" meta:page-count="1" meta:paragraph-count="46" meta:word-count="381" meta:character-count="2713"/>
  </office:meta>
</office:document-meta>
</file>