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Mangal1" svg:font-family="Mangal"/>
    <style:font-face style:name="Courier New" svg:font-family="'Courier New'" style:font-adornments="normal" style:font-family-generic="modern" style:font-pitch="fixed"/>
    <style:font-face style:name="Liberation Mono" svg:font-family="'Liberation Mono'" style:font-adornments="Normal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weight="normal" style:font-weight-asian="normal" style:font-weight-complex="normal"/>
    </style:style>
    <style:style style:name="P2" style:family="paragraph" style:parent-style-name="Standard">
      <style:text-properties fo:font-weight="bold" style:font-weight-asian="bold" style:font-weight-complex="bold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>Du' det dejligste (C)</text:h>
      <text:p text:style-name="Standard"><text:s text:c="60"/>Tommy Seebach</text:p>
      <text:p text:style-name="Standard">Tempo: 117 bpm <text:s text:c="56"/>v1</text:p>
      <text:p text:style-name="Standard"/>
      <text:p text:style-name="Standard">(Bemærk: På <text:span text:style-name="T1">G9</text:span>-akkorden spiller keyboardet <text:span text:style-name="T1">Dm</text:span>, mens guitaren spiller <text:span text:style-name="T1">G</text:span>.)</text:p>
      <text:p text:style-name="Standard"/>
      <text:p text:style-name="P1">Tema: <text:span text:style-name="T1">C / /e* /</text:span> <text:s text:c="42"/>(<text:span text:style-name="T1">*</text:span> = slide op.)</text:p>
      <text:p text:style-name="P1"/>
      <text:p text:style-name="P2"><text:s text:c="3"/>C <text:s text:c="16"/>G <text:s text:c="13"/>Am <text:s text:c="10"/>Em</text:p>
      <text:p text:style-name="P1">En smøg der ry'r sig selv på kanten af mit hvide klaver</text:p>
      <text:p text:style-name="P2"><text:s text:c="11"/>F <text:s text:c="13"/>C/g <text:s text:c="3"/>D7 <text:s text:c="13"/>Dmadd9/g-Dm/g-Dm7/g-G</text:p>
      <text:p text:style-name="P1">tegner med røg de toner i luften <text:s text:c="3"/>som jeg komponer'</text:p>
      <text:p text:style-name="P2"><text:s text:c="3"/>C <text:s text:c="15"/>G/d <text:s text:c="14"/>C/e <text:s text:c="12"/>F</text:p>
      <text:p text:style-name="P1">og det sku' bli' en sang der sagde de ting jeg aldrig si'r</text:p>
      <text:p text:style-name="P2"><text:s text:c="10"/>C/g <text:s text:c="3"/>F/g-G <text:s text:c="9"/>F-C/e--Dm C</text:p>
      <text:p text:style-name="P1">hvad du betyder, <text:s text:c="3"/>alt hva' du gi'r <text:s text:c="7"/>(men...)</text:p>
      <text:p text:style-name="P1"><text:s text:c="60"/>(<text:span text:style-name="T1">**</text:span> = <text:span text:style-name="T1">F#m7b5</text:span>)</text:p>
      <text:p text:style-name="P1"/>
      <text:p text:style-name="P2"><text:s text:c="12"/>~ <text:s text:c="14"/>F <text:s text:c="4"/>G9 <text:s text:c="8"/>G <text:s text:c="16"/>F--G C--G</text:p>
      <text:p text:style-name="P1">Men det' så svært at få det sagt, <text:s text:c="3"/>alle de kønne ord får jeg øde--lagt</text:p>
      <text:p text:style-name="P2">Am <text:s text:c="17"/>Ammaj7/g# <text:s text:c="6"/>C/g <text:s text:c="21"/>Am/f#**</text:p>
      <text:p text:style-name="P1"><text:s text:c="3"/>for hvordan sku' jeg ku' tilegne dig ord der klinger lidt smukt</text:p>
      <text:p text:style-name="P2">Dm <text:s text:c="15"/>D <text:s text:c="13"/>Fm6 <text:s text:c="5"/>Gsus4-G C</text:p>
      <text:p text:style-name="P1"><text:s text:c="3"/>dem jeg finder på har alle de andre jo brugt <text:s text:c="4"/>(det...)</text:p>
      <text:p text:style-name="P1"/>
      <text:p text:style-name="P1">Det' så svært at få det sagt, der sad jeg så med alle sanser vakt</text:p>
      <text:p text:style-name="P1">kradsede ned en enkelt besked, jeg si'r den kort som den var</text:p>
      <text:p text:style-name="P2">Dm <text:s text:c="9"/>F/g <text:s text:c="10"/>F-C/e--Dm C ~</text:p>
      <text:p text:style-name="P1"><text:s text:c="3"/>"Du' det dejligste jeg har"</text:p>
      <text:p text:style-name="P1"/>
      <text:p text:style-name="P1">Mellemspil: <text:span text:style-name="T1">F Em Dm C <text:s text:c="2"/>G/h F/a Em/g Dm <text:s text:c="2"/>C /</text:span></text:p>
      <text:p text:style-name="P1"/>
      <text:p text:style-name="P1">Tangenterne for enden af min finger falder til</text:p>
      <text:p text:style-name="P1">min melodi til dig den lyder præcis som jeg vil</text:p>
      <text:p text:style-name="P1">med ordene går det knapt så let skønt jeg har prøvet tit</text:p>
      <text:p text:style-name="P1">at skrive dig sange, et vers der var dit</text:p>
      <text:p text:style-name="P1"/>
      <text:p text:style-name="P1">Men det' så svært at få det sagt...</text:p>
      <text:p text:style-name="P1"/>
      <text:p text:style-name="P1">Det' så svært at få det sagt...</text:p>
      <text:p text:style-name="P1"/>
      <text:p text:style-name="P1">Mellemspil: <text:span text:style-name="T1">F Em Dm G/h</text:span></text:p>
      <text:p text:style-name="P1"><text:s text:c="54"/>(Modulation til <text:span text:style-name="T1">A</text:span>.)</text:p>
      <text:p text:style-name="P1">Outro: <text:span text:style-name="T1">A / / /</text:span></text:p>
      <text:p text:style-name="P1"/>
      <text:p text:style-name="P1">(Fade out.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Mangal1" svg:font-family="Mangal"/>
    <style:font-face style:name="Courier New" svg:font-family="'Courier New'" style:font-adornments="normal" style:font-family-generic="modern" style:font-pitch="fixed"/>
    <style:font-face style:name="Liberation Mono" svg:font-family="'Liberation Mono'" style:font-adornments="Normal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Liberation Mono" fo:font-size="11pt" style:font-size-asian="10.5pt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  <style:text-properties style:font-name="Courier New" fo:font-size="10pt" style:font-size-asian="10.5pt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class="text">
      <style:paragraph-properties loext:contextual-spacing="false" fo:margin-top="0cm" fo:margin-bottom="0cm"/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4-04-30T21:43:44.368000000</meta:creation-date>
    <dc:date>2026-09-03T00:14:15.01</dc:date>
    <meta:editing-duration>PT2H58M53S</meta:editing-duration>
    <meta:editing-cycles>39</meta:editing-cycles>
    <meta:generator>OpenOffice/4.1.16$Win32 OpenOffice.org_project/4116m3$Build-9816</meta:generator>
    <meta:print-date>2015-02-28T21:40:57.903000000</meta:print-date>
    <dc:creator>Jan Normann Nielsen</dc:creator>
    <meta:document-statistic meta:table-count="0" meta:image-count="0" meta:object-count="0" meta:page-count="1" meta:paragraph-count="35" meta:word-count="266" meta:character-count="1826"/>
  </office:meta>
</office:document-meta>
</file>